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/>
    </style:style>
  </office:automatic-styles>
  <office:body>
    <office:text text:use-soft-page-breaks="true">
      <text:p text:style-name="P1">Nota di avvenuto adeguamento agli obblighi di pubblicazione</text:p>
      <text:p text:style-name="Normale">(ai sensi dell’art. 4 Delibera ANAC n. 192 del 7 maggio 2025)</text:p>
      <text:p text:style-name="Normale"/>
      <text:p text:style-name="Normale"/>
      <text:p text:style-name="Normale">Il Responsabile della Prevenzione della Corruzione e della Trasparenza (RPCT)</text:p>
      <text:p text:style-name="Normale">Visto l’esito delle verifiche condotte dall’Organismo di Vigilanza, quale organismo con funzioni</text:p>
      <text:p text:style-name="Normale">analoghe all’OIV, come risultante dalla griglia di rilevazione predisposta ai sensi dell’art. 14, co. 4,</text:p>
      <text:p text:style-name="Normale">lett. g) del d.lgs. 150/2009 e della Delibera ANAC n. 192/2025;</text:p>
      <text:p text:style-name="Normale">Ritenuta l’esigenza di assolvere agli obblighi di pubblicazione;</text:p>
      <text:p text:style-name="Normale">Dà atto</text:p>
      <text:p text:style-name="Normale">che gli obblighi di pubblicazione riferiti all’anno 2024 sono <text:s/>stati adempiuti correttamente; è stato commesso un errore di compilazione nella griglia di rilevazione compilata e <text:s/>pubblicata nell’anno 2025.</text:p>
      <text:p text:style-name="Normale"/>
      <text:p text:style-name="Normale">La griglia è stata prodotta e pubblicata in versione corretta.</text:p>
      <text:p text:style-name="Normale"/>
      <text:p text:style-name="Normale">Pertanto alla data odierna risultano pienamente assolti tutti gli obblighi di</text:p>
      <text:p text:style-name="Normale">pubblicazione oggetto di attestazione.</text:p>
      <text:p text:style-name="Normale"/>
      <text:p text:style-name="Normale">La presente nota di avvenuto adeguamento è pubblicata in data odierna nella sezione</text:p>
      <text:p text:style-name="Normale">Amministrazione Trasparente &gt; Controlli e rilievi sull’amministrazione &gt; Organismi indipendenti di</text:p>
      <text:p text:style-name="Normale">valutazione &gt; Attestazione dell’OIV o di altra struttura analoga nell’assolvimento degli obblighi di</text:p>
      <text:p text:style-name="Normale">pubblicazione, in conformità a quanto previsto dalla Delibera ANAC n. 192/2025.</text:p>
      <text:p text:style-name="Normale"/>
      <text:p text:style-name="Normale">Venezia, 14 agosto 2026</text:p>
      <text:p text:style-name="Normale">Il Responsabile della Prevenzione della Corruzione e della Trasparenza</text:p>
      <text:p text:style-name="Normale">Dott.ssa Alessandra Bolognin</text:p>
      <text:p text:style-name="Normale">F.to in original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essandra Bolognin</meta:initial-creator>
    <dc:creator>Alessandra Bolognin</dc:creator>
    <meta:creation-date>2026-08-14T09:52:00Z</meta:creation-date>
    <dc:date>2026-08-14T09:56:00Z</dc:date>
    <meta:template xlink:href="Normal" xlink:type="simple"/>
    <meta:editing-cycles>1</meta:editing-cycles>
    <meta:editing-duration>PT240S</meta:editing-duration>
    <meta:document-statistic meta:page-count="1" meta:paragraph-count="2" meta:word-count="214" meta:character-count="1435" meta:row-count="10" meta:non-whitespace-character-count="1223"/>
  </office:meta>
</office:document-meta>
</file>